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3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4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3" style:parent-style-name="Graphics">
      <style:graphic-properties draw:fill="none" fo:clip="rect(0in 0in 0in 0in)" draw:stroke="none"/>
    </style:style>
    <style:style style:family="paragraph" style:name="a4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4" style:parent-style-name="Graphics">
      <style:graphic-properties draw:fill="none" fo:clip="rect(0in 0in 0in 0in)" draw:stroke="non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5">
      <style:text-properties fo:font-variant="normal" fo:text-transform="none" fo:color="#2862aa" style:text-line-through-type="none" style:text-line-through-style="none" style:text-line-through-width="auto" style:text-line-through-color="font-color" style:text-position="0% 100%" fo:font-family="標楷體" style:font-family-asian="標楷體" style:font-family-complex="華康勘亭流(P)" style:font-family-generic="script" style:font-family-generic-asian="script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6">
      <style:text-properties fo:font-variant="normal" fo:text-transform="none" fo:color="#2862aa" style:text-line-through-type="none" style:text-line-through-style="none" style:text-line-through-width="auto" style:text-line-through-color="font-color" style:text-position="0% 100%" fo:font-family="標楷體" style:font-family-asian="標楷體" style:font-family-complex="華康勘亭流(P)" style:font-family-generic="script" style:font-family-generic-asian="script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2862aa" style:text-line-through-type="none" style:text-line-through-style="none" style:text-line-through-width="auto" style:text-line-through-color="font-color" style:text-position="0% 100%" fo:font-family="標楷體" style:font-family-asian="標楷體" style:font-family-complex="華康勘亭流(P)" style:font-family-generic="script" style:font-family-generic-asian="script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2862aa" style:text-line-through-type="none" style:text-line-through-style="none" style:text-line-through-width="auto" style:text-line-through-color="font-color" style:text-position="0% 100%" fo:font-family="標楷體" style:font-family-asian="標楷體" style:font-family-complex="華康勘亭流(P)" style:font-family-generic="script" style:font-family-generic-asian="script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3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4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4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2" style:parent-style-name="Graphics">
      <style:graphic-properties draw:fill="none" draw:stroke="none"/>
    </style:style>
    <style:style style:family="graphic" style:name="a4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353" style:parent-style-name="Graphics">
      <style:graphic-properties draw:fill="none" draw:stroke="none"/>
    </style:style>
    <style:style style:family="graphic" style:name="a437" style:parent-style-name="Graphics">
      <style:graphic-properties draw:fill="none" fo:clip="rect(0in 0in 0in 0in)" draw:stroke="none"/>
    </style:style>
  </office:automatic-styles>
  <office:body>
    <office:presentation>
      <draw:page draw:name="Slide2" draw:style-name="a342" draw:master-page-name="Master1-Layout7-blank-空白" presentation:presentation-page-layout-name="Master1-PPL7">
        <draw:frame draw:id="id63" draw:style-name="a343" draw:name="圖片 12" svg:x="0in" svg:y="24.72743in" svg:width="20.47569in" svg:height="4.71701in" style:rel-width="scale" style:rel-height="scale">
          <draw:image xlink:href="media/image1.jpeg" xlink:type="simple" xlink:show="embed" xlink:actuate="onLoad"/>
          <svg:title/>
          <svg:desc/>
        </draw:frame>
        <draw:frame draw:id="id64" draw:style-name="a344" draw:name="圖片 11" svg:x="0in" svg:y="3.71701in" svg:width="20.47569in" svg:height="3.29167in" style:rel-width="scale" style:rel-height="scale">
          <draw:image xlink:href="media/image2.jpeg" xlink:type="simple" xlink:show="embed" xlink:actuate="onLoad"/>
          <svg:title/>
          <svg:desc/>
        </draw:frame>
        <draw:custom-shape svg:x="7.00868in" svg:y="1.17882in" svg:width="10.23611in" svg:height="2.12153in" draw:id="id65" draw:style-name="a351" draw:name="矩形 1">
          <svg:title/>
          <svg:desc/>
          <text:p text:style-name="a347" text:class-names="" text:cond-style-name=""><text:span text:style-name="a345" text:class-names="">海空物流與行銷系</text:span><text:span text:style-name="a346" text:class-names=""/></text:p>
          <text:p text:style-name="a350" text:class-names="" text:cond-style-name=""><text:span text:style-name="a348" text:class-names="">107</text:span><text:span text:style-name="a349" text:class-names="">學年度校外實習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6" draw:style-name="a352" draw:name="圖片 4" svg:x="3.68667in" svg:y="4.24in" svg:width="14.05333in" svg:height="2.38in" style:rel-width="scale" style:rel-height="scale">
          <draw:image xlink:href="media/image3.png" xlink:type="simple" xlink:show="embed" xlink:actuate="onLoad"/>
          <svg:title/>
          <svg:desc/>
        </draw:frame>
        <draw:frame draw:id="id67" draw:style-name="a353" draw:name="圖片 5" svg:x="3.85333in" svg:y="7.24in" svg:width="13.66in" svg:height="5.68in" style:rel-width="scale" style:rel-height="scale">
          <draw:image xlink:href="media/image4.png" xlink:type="simple" xlink:show="embed" xlink:actuate="onLoad"/>
          <svg:title/>
          <svg:desc/>
        </draw:frame>
        <draw:custom-shape svg:x="3.58333in" svg:y="13.1684in" svg:width="7.63889in" svg:height="5.58681in" draw:id="id68" draw:style-name="a393" draw:name="矩形 4">
          <svg:title/>
          <svg:desc/>
          <text:p text:style-name="a355" text:class-names="" text:cond-style-name=""><text:span text:style-name="a354" text:class-names="">實習公司簡介</text:span></text:p>
          <text:p text:style-name="a358" text:class-names="" text:cond-style-name=""><text:span text:style-name="a356" text:class-names="">　　</text:span><text:span text:style-name="a357" text:class-names=""/></text:p>
          <text:p text:style-name="a360" text:class-names="" text:cond-style-name=""><text:span text:style-name="a359" text:class-names=""/></text:p>
          <text:p text:style-name="a362" text:class-names="" text:cond-style-name=""><text:span text:style-name="a361" text:class-names=""/></text:p>
          <text:p text:style-name="a364" text:class-names="" text:cond-style-name=""><text:span text:style-name="a363" text:class-names=""/></text:p>
          <text:p text:style-name="a366" text:class-names="" text:cond-style-name=""><text:span text:style-name="a365" text:class-names=""/></text:p>
          <text:p text:style-name="a368" text:class-names="" text:cond-style-name=""><text:span text:style-name="a367" text:class-names=""/></text:p>
          <text:p text:style-name="a370" text:class-names="" text:cond-style-name=""><text:span text:style-name="a369" text:class-names=""/></text:p>
          <text:p text:style-name="a372" text:class-names="" text:cond-style-name=""><text:span text:style-name="a371" text:class-names=""/></text:p>
          <text:p text:style-name="a374" text:class-names="" text:cond-style-name=""><text:span text:style-name="a373" text:class-names=""/></text:p>
          <text:p text:style-name="a376" text:class-names="" text:cond-style-name=""><text:span text:style-name="a375" text:class-names=""/></text:p>
          <text:p text:style-name="a378" text:class-names="" text:cond-style-name=""><text:span text:style-name="a377" text:class-names=""/></text:p>
          <text:p text:style-name="a380" text:class-names="" text:cond-style-name=""><text:span text:style-name="a379" text:class-names=""/></text:p>
          <text:p text:style-name="a382" text:class-names="" text:cond-style-name=""><text:span text:style-name="a381" text:class-names=""/></text:p>
          <text:p text:style-name="a384" text:class-names="" text:cond-style-name=""><text:span text:style-name="a383" text:class-names=""/></text:p>
          <text:p text:style-name="a386" text:class-names="" text:cond-style-name=""><text:span text:style-name="a385" text:class-names=""/></text:p>
          <text:p text:style-name="a388" text:class-names="" text:cond-style-name=""><text:span text:style-name="a387" text:class-names=""/></text:p>
          <text:p text:style-name="a390" text:class-names="" text:cond-style-name=""><text:span text:style-name="a389" text:class-names=""/></text:p>
          <text:p text:style-name="a392" text:class-names="" text:cond-style-name=""><text:span text:style-name="a39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9" draw:style-name="a418" draw:name="Text Box 50" svg:x="10.94618in" svg:y="13.18576in" svg:width="6.89062in" svg:height="5.89062in">
          <draw:text-box>
            <text:p text:style-name="a395" text:class-names="" text:cond-style-name=""><text:span text:style-name="a394" text:class-names="">實習工作內容</text:span></text:p>
            <text:p text:style-name="a397" text:class-names="" text:cond-style-name=""><text:span text:style-name="a396" text:class-names=""/></text:p>
            <text:p text:style-name="a399" text:class-names="" text:cond-style-name=""><text:span text:style-name="a398" text:class-names=""/></text:p>
            <text:p text:style-name="a401" text:class-names="" text:cond-style-name=""><text:span text:style-name="a400" text:class-names=""/></text:p>
            <text:p text:style-name="a403" text:class-names="" text:cond-style-name=""><text:span text:style-name="a402" text:class-names=""/></text:p>
            <text:p text:style-name="a405" text:class-names="" text:cond-style-name=""><text:span text:style-name="a404" text:class-names=""/></text:p>
            <text:p text:style-name="a407" text:class-names="" text:cond-style-name=""><text:span text:style-name="a406" text:class-names=""/></text:p>
            <text:p text:style-name="a409" text:class-names="" text:cond-style-name=""><text:span text:style-name="a408" text:class-names=""/></text:p>
            <text:p text:style-name="a411" text:class-names="" text:cond-style-name=""><text:span text:style-name="a410" text:class-names=""/></text:p>
            <text:p text:style-name="a413" text:class-names="" text:cond-style-name=""><text:span text:style-name="a412" text:class-names=""/></text:p>
            <text:p text:style-name="a415" text:class-names="" text:cond-style-name=""><text:span text:style-name="a414" text:class-names=""/></text:p>
            <text:p text:style-name="a417" text:class-names="" text:cond-style-name=""><text:span text:style-name="a416" text:class-names=""/></text:p>
          </draw:text-box>
          <svg:title/>
          <svg:desc/>
        </draw:frame>
        <draw:custom-shape svg:x="3.85764in" svg:y="20.10417in" svg:width="13.38715in" svg:height="3.41667in" draw:id="id70" draw:style-name="a436" draw:name="矩形 7">
          <svg:title/>
          <svg:desc/>
          <text:p text:style-name="a420" text:class-names="" text:cond-style-name=""><text:span text:style-name="a419" text:class-names="">實習心得</text:span></text:p>
          <text:p text:style-name="a423" text:class-names="" text:cond-style-name=""><text:span text:style-name="a421" text:class-names="">　　</text:span><text:span text:style-name="a422" text:class-names=""/></text:p>
          <text:p text:style-name="a425" text:class-names="" text:cond-style-name=""><text:span text:style-name="a424" text:class-names=""/></text:p>
          <text:p text:style-name="a427" text:class-names="" text:cond-style-name=""><text:span text:style-name="a426" text:class-names=""/></text:p>
          <text:p text:style-name="a429" text:class-names="" text:cond-style-name=""><text:span text:style-name="a428" text:class-names=""/></text:p>
          <text:p text:style-name="a431" text:class-names="" text:cond-style-name=""><text:span text:style-name="a430" text:class-names=""/></text:p>
          <text:p text:style-name="a433" text:class-names="" text:cond-style-name=""><text:span text:style-name="a432" text:class-names=""/></text:p>
          <text:p text:style-name="a435" text:class-names="" text:cond-style-name=""><text:span text:style-name="a43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1" draw:style-name="a437" draw:name="圖片 10" svg:x="4.25347in" svg:y="0.76042in" svg:width="4.25174in" svg:height="2.9566in" style:rel-width="scale" style:rel-height="scale">
          <draw:image xlink:href="media/image5.pn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53568in" svg:y="9.14957in" svg:width="17.40434in" svg:height="6.31333in"/>
      <presentation:placeholder presentation:object="subtitle" svg:x="3.07135in" svg:y="16.6901in" svg:width="14.33299in" svg:height="7.52691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2" style:display-name="標題及物件">
      <presentation:placeholder presentation:object="title" svg:x="1.02431in" svg:y="1.17882in" svg:width="18.42708in" svg:height="4.90972in"/>
      <presentation:placeholder presentation:object="object" svg:x="1.02431in" svg:y="6.87326in" svg:width="18.42708in" svg:height="19.4375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3" style:display-name="章節標題">
      <presentation:placeholder presentation:object="title" svg:x="1.61744in" svg:y="18.92637in" svg:width="17.40434in" svg:height="5.84972in"/>
      <presentation:placeholder presentation:object="outline" svg:x="1.61744in" svg:y="12.4835in" svg:width="17.40434in" svg:height="6.44287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4" style:display-name="兩項物件">
      <presentation:placeholder presentation:object="title" svg:x="1.02431in" svg:y="1.17882in" svg:width="18.42708in" svg:height="4.90972in"/>
      <presentation:placeholder presentation:object="object" svg:x="1.02378in" svg:y="6.87241in" svg:width="9.04343in" svg:height="19.4377in"/>
      <presentation:placeholder presentation:object="object" svg:x="10.40848in" svg:y="6.87241in" svg:width="9.04343in" svg:height="19.4377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5" style:display-name="比對">
      <presentation:placeholder presentation:object="title" svg:x="1.02431in" svg:y="1.17882in" svg:width="18.42708in" svg:height="4.90972in"/>
      <presentation:placeholder presentation:object="outline" svg:x="1.02378in" svg:y="6.59287in" svg:width="9.04699in" svg:height="2.74759in"/>
      <presentation:placeholder presentation:object="object" svg:x="1.02378in" svg:y="9.34046in" svg:width="9.04699in" svg:height="16.96964in"/>
      <presentation:placeholder presentation:object="outline" svg:x="10.40137in" svg:y="6.59287in" svg:width="9.05054in" svg:height="2.74759in"/>
      <presentation:placeholder presentation:object="object" svg:x="10.40137in" svg:y="9.34046in" svg:width="9.05054in" svg:height="16.96964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6" style:display-name="只有標題">
      <presentation:placeholder presentation:object="title" svg:x="1.02431in" svg:y="1.17882in" svg:width="18.42708in" svg:height="4.90972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7" style:display-name="空白"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8" style:display-name="含標題的內容">
      <presentation:placeholder presentation:object="title" svg:x="1.02379in" svg:y="1.17267in" svg:width="6.73636in" svg:height="4.99067in"/>
      <presentation:placeholder presentation:object="object" svg:x="8.00543in" svg:y="1.17268in" svg:width="11.44648in" svg:height="25.13743in"/>
      <presentation:placeholder presentation:object="outline" svg:x="1.02379in" svg:y="6.16334in" svg:width="6.73636in" svg:height="20.14676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9" style:display-name="含標題的圖片">
      <presentation:placeholder presentation:object="title" svg:x="4.01338in" svg:y="20.61719in" svg:width="12.28542in" svg:height="2.43398in"/>
      <presentation:placeholder presentation:object="graphic" svg:x="4.01338in" svg:y="2.63169in" svg:width="12.28542in" svg:height="17.67188in"/>
      <presentation:placeholder presentation:object="outline" svg:x="4.01338in" svg:y="23.05116in" svg:width="12.28542in" svg:height="3.45665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10" style:display-name="標題及直排文字">
      <presentation:placeholder presentation:object="title" svg:x="1.02431in" svg:y="1.17882in" svg:width="18.42708in" svg:height="4.90972in"/>
      <presentation:placeholder presentation:object="outline" svg:x="1.02431in" svg:y="6.87326in" svg:width="18.42708in" svg:height="19.4375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presentation-page-layout style:name="Master1-PPL11" style:display-name="直排標題及文字">
      <presentation:placeholder presentation:object="title" svg:x="14.84488in" svg:y="1.1795in" svg:width="4.60703in" svg:height="25.13061in"/>
      <presentation:placeholder presentation:object="outline" svg:x="1.02378in" svg:y="1.1795in" svg:width="13.47983in" svg:height="25.13061in"/>
      <presentation:placeholder presentation:object="date-time" svg:x="1.02431in" svg:y="27.29861in" svg:width="4.77778in" svg:height="1.56771in"/>
      <presentation:placeholder presentation:object="footer" svg:x="6.99653in" svg:y="27.29861in" svg:width="6.48264in" svg:height="1.56771in"/>
      <presentation:placeholder presentation:object="page-number" svg:x="14.67361in" svg:y="27.29861in" svg:width="4.77778in" svg:height="1.56771in"/>
    </style:presentation-page-layout>
    <style:style style:family="graphic" style:name="Graphics"/>
    <style:default-style style:family="graphic">
      <style:graphic-properties draw:fill="solid" draw:fill-color="#31b6fd" draw:opacity="100%" draw:stroke="solid" svg:stroke-width="0.02778in" svg:stroke-color="#2185ba" svg:stroke-opacity="100%"/>
    </style:default-style>
  </office:styles>
  <office:automatic-styles>
    <style:page-layout style:name="pageLayout1">
      <style:page-layout-properties fo:page-width="20.47569in" fo:page-height="29.4531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95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8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">
      <style:paragraph-properties fo:line-height="100%" fo:text-align="center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0833in" style:font-size-asian="0.70833in" style:font-size-complex="0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2.85069in" fo:margin-left="3.5625in" fo:margin-right="0in" fo:text-indent="-0.71181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1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3889in" style:font-size-asian="0.63889in" style:font-size-complex="0.6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00%" fo:text-align="left" style:tab-stop-distance="2.85069in" fo:margin-left="4.98958in" fo:margin-right="0in" fo:text-indent="-0.71181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3889in" style:font-size-asian="0.63889in" style:font-size-complex="0.6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3889in" style:font-size-asian="0.63889in" style:font-size-complex="0.6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2.85069in" fo:margin-left="6.41493in" fo:margin-right="0in" fo:text-indent="-0.71181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">
      <style:paragraph-properties fo:line-height="100%" fo:text-align="center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0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3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7">
      <style:paragraph-properties fo:line-height="100%" fo:text-align="left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">
      <style:graphic-properties fo:wrap-option="wrap" fo:padding-top="0.14256in" fo:padding-bottom="0.14256in" fo:padding-left="0.28513in" fo:padding-right="0.2851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26389in" style:font-size-asian="1.26389in" style:font-size-complex="1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100%" fo:text-align="left" style:tab-stop-distance="2.85069in" fo:margin-left="1.06771in" fo:margin-right="0in" fo:text-indent="-1.06771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">
      <style:paragraph-properties fo:line-height="100%" fo:text-align="left" style:tab-stop-distance="2.85069in" fo:margin-left="2.31597in" fo:margin-right="0in" fo:text-indent="-0.89063in" fo:margin-top="0.263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">
      <style:paragraph-properties fo:line-height="100%" fo:text-align="left" style:tab-stop-distance="2.85069in" fo:margin-left="3.5625in" fo:margin-right="0in" fo:text-indent="-0.71181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100%" fo:text-align="left" style:tab-stop-distance="2.85069in" fo:margin-left="4.98958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2.85069in" fo:margin-left="3.5625in" fo:margin-right="0in" fo:text-indent="-0.71181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left" style:tab-stop-distance="2.85069in" fo:margin-left="4.98958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fo:text-align="left" style:tab-stop-distance="2.85069in" fo:margin-left="6.41493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left" style:tab-stop-distance="2.85069in" fo:margin-left="6.41493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0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7">
      <style:paragraph-properties fo:line-height="100%" fo:text-align="left" style:tab-stop-distance="2.85069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2.85069in" fo:margin-left="1.06771in" fo:margin-right="0in" fo:text-indent="-1.06771in" fo:margin-top="0.263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9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fo:text-align="left" style:tab-stop-distance="2.85069in" fo:margin-left="2.31597in" fo:margin-right="0in" fo:text-indent="-0.89063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">
      <style:paragraph-properties fo:line-height="100%" fo:text-align="left" style:tab-stop-distance="2.85069in" fo:margin-left="3.5625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0833in" style:font-size-asian="0.70833in" style:font-size-complex="0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">
      <style:paragraph-properties fo:line-height="100%" fo:text-align="left" style:tab-stop-distance="2.85069in" fo:margin-left="4.98958in" fo:margin-right="0in" fo:text-indent="-0.71181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0833in" style:font-size-asian="0.70833in" style:font-size-complex="0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0833in" style:font-size-asian="0.70833in" style:font-size-complex="0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">
      <style:paragraph-properties fo:line-height="100%" fo:text-align="left" style:tab-stop-distance="2.85069in" fo:margin-left="6.41493in" fo:margin-right="0in" fo:text-indent="-0.71181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">
      <style:paragraph-properties fo:line-height="100%" fo:text-align="center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fo:font-size="1.26389in" style:font-size-asian="1.26389in" style:font-size-complex="1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fo:font-size="1.26389in" style:font-size-asian="1.26389in" style:font-size-complex="1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2.85069in" fo:margin-left="1.06771in" fo:margin-right="0in" fo:text-indent="-1.06771in" fo:margin-top="0.263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">
      <style:paragraph-properties fo:line-height="100%" fo:text-align="center" style:tab-stop-distance="2.85069in" fo:margin-left="0in" fo:margin-right="0in" fo:text-indent="0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14256in" fo:padding-bottom="0.14256in" fo:padding-left="0.28513in" fo:padding-right="0.28513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2">
      <style:paragraph-properties fo:line-height="100%" fo:text-align="left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14256in" fo:padding-bottom="0.14256in" fo:padding-left="0.28513in" fo:padding-right="0.2851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26389in" style:font-size-asian="1.26389in" style:font-size-complex="1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left" style:tab-stop-distance="2.85069in" fo:margin-left="0in" fo:margin-right="0in" fo:text-indent="0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">
      <style:paragraph-properties fo:line-height="100%" fo:text-align="left" style:tab-stop-distance="2.85069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">
      <style:paragraph-properties fo:line-height="100%" fo:text-align="left" style:tab-stop-distance="2.85069in" fo:margin-left="2.31597in" fo:margin-right="0in" fo:text-indent="-0.89063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100%" fo:text-align="left" style:tab-stop-distance="2.85069in" fo:margin-left="3.5625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0833in" style:font-size-asian="0.70833in" style:font-size-complex="0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100%" fo:text-align="left" style:tab-stop-distance="2.85069in" fo:margin-left="4.98958in" fo:margin-right="0in" fo:text-indent="-0.71181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0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0833in" style:font-size-asian="0.70833in" style:font-size-complex="0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0833in" style:font-size-asian="0.70833in" style:font-size-complex="0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2.85069in" fo:margin-left="6.41493in" fo:margin-right="0in" fo:text-indent="-0.71181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9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4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">
      <style:paragraph-properties fo:line-height="100%" fo:text-align="center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26389in" style:font-size-asian="1.26389in" style:font-size-complex="1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">
      <style:paragraph-properties fo:line-height="100%" fo:text-align="left" style:tab-stop-distance="2.85069in" fo:margin-left="1.06771in" fo:margin-right="0in" fo:text-indent="-1.06771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100%" fo:text-align="left" style:tab-stop-distance="2.85069in" fo:margin-left="2.31597in" fo:margin-right="0in" fo:text-indent="-0.89063in" fo:margin-top="0.263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">
      <style:paragraph-properties fo:line-height="100%" fo:text-align="left" style:tab-stop-distance="2.85069in" fo:margin-left="3.5625in" fo:margin-right="0in" fo:text-indent="-0.71181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center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4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26389in" style:font-size-asian="1.26389in" style:font-size-complex="1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2.85069in" fo:margin-left="1.06771in" fo:margin-right="0in" fo:text-indent="-1.06771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14256in" fo:padding-bottom="0.14256in" fo:padding-left="0.28513in" fo:padding-right="0.28513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left" style:tab-stop-distance="2.85069in" fo:margin-left="2.31597in" fo:margin-right="0in" fo:text-indent="-0.89063in" fo:margin-top="0.263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4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left" style:tab-stop-distance="2.85069in" fo:margin-left="4.98958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">
      <style:paragraph-properties fo:line-height="100%" fo:text-align="center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7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6">
      <style:paragraph-properties fo:line-height="100%" fo:text-align="left" style:tab-stop-distance="2.85069in" fo:margin-left="6.41493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left" style:tab-stop-distance="2.85069in" fo:margin-left="3.5625in" fo:margin-right="0in" fo:text-indent="-0.71181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left" style:tab-stop-distance="2.85069in" fo:margin-left="4.98958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">
      <style:paragraph-properties fo:line-height="100%" fo:text-align="left" style:tab-stop-distance="2.85069in" fo:margin-left="0in" fo:margin-right="0in" fo:text-indent="0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2">
      <style:graphic-properties fo:wrap-option="wrap" fo:padding-top="0.14256in" fo:padding-bottom="0.14256in" fo:padding-left="0.28513in" fo:padding-right="0.2851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9">
      <style:paragraph-properties fo:line-height="100%" fo:text-align="left" style:tab-stop-distance="2.85069in" fo:margin-left="6.41493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">
      <style:paragraph-properties fo:line-height="100%" fo:text-align="left" style:tab-stop-distance="2.85069in" fo:margin-left="1.06771in" fo:margin-right="0in" fo:text-indent="-1.06771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4">
      <style:paragraph-properties fo:line-height="100%" fo:text-align="center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5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26389in" style:font-size-asian="1.26389in" style:font-size-complex="1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left" style:tab-stop-distance="2.85069in" fo:margin-left="2.31597in" fo:margin-right="0in" fo:text-indent="-0.89063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7">
      <style:paragraph-properties fo:line-height="100%" fo:text-align="left" style:tab-stop-distance="2.85069in" fo:margin-left="1.06771in" fo:margin-right="0in" fo:text-indent="-1.06771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0833in" style:font-size-asian="0.70833in" style:font-size-complex="0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58333in" style:font-size-asian="1.58333in" style:font-size-complex="1.5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0">
      <style:paragraph-properties fo:line-height="100%" fo:text-align="left" style:tab-stop-distance="2.85069in" fo:margin-left="3.5625in" fo:margin-right="0in" fo:text-indent="-0.71181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2.85069in" fo:margin-left="2.31597in" fo:margin-right="0in" fo:text-indent="-0.89063in" fo:margin-top="0.263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3889in" style:font-size-asian="0.63889in" style:font-size-complex="0.6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00%" fo:text-align="left" style:tab-stop-distance="2.85069in" fo:margin-left="4.98958in" fo:margin-right="0in" fo:text-indent="-0.71181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58333in" style:font-size-asian="1.58333in" style:font-size-complex="1.5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23">
      <style:paragraph-properties fo:line-height="100%" fo:text-align="left" style:tab-stop-distance="2.85069in" fo:margin-left="3.5625in" fo:margin-right="0in" fo:text-indent="-0.71181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00%" fo:text-align="left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3889in" style:font-size-asian="0.63889in" style:font-size-complex="0.6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3889in" style:font-size-asian="0.63889in" style:font-size-complex="0.6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left" style:tab-stop-distance="2.85069in" fo:margin-left="4.98958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left" style:tab-stop-distance="2.85069in" fo:margin-left="6.41493in" fo:margin-right="0in" fo:text-indent="-0.71181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left" style:tab-stop-distance="2.85069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">
      <style:graphic-properties fo:wrap-option="wrap" fo:padding-top="0.14256in" fo:padding-bottom="0.14256in" fo:padding-left="0.28513in" fo:padding-right="0.2851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6">
      <style:graphic-properties fo:wrap-option="wrap" fo:padding-top="0.14256in" fo:padding-bottom="0.14256in" fo:padding-left="0.28513in" fo:padding-right="0.2851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75in" style:font-size-asian="1.75in" style:font-size-complex="1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2.85069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26389in" style:font-size-asian="1.26389in" style:font-size-complex="1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2.85069in" fo:margin-left="1.06771in" fo:margin-right="0in" fo:text-indent="-1.06771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left" style:tab-stop-distance="2.85069in" fo:margin-left="2.31597in" fo:margin-right="0in" fo:text-indent="-0.89063in" fo:margin-top="0.263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1">
      <style:paragraph-properties fo:line-height="100%" fo:text-align="left" style:tab-stop-distance="2.85069in" fo:margin-left="0in" fo:margin-right="0in" fo:text-indent="0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left" style:tab-stop-distance="2.85069in" fo:margin-left="6.41493in" fo:margin-right="0in" fo:text-indent="-0.71181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14256in" fo:padding-bottom="0.14256in" fo:padding-left="0.28513in" fo:padding-right="0.2851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2">
      <style:graphic-properties fo:wrap-option="wrap" fo:padding-top="0.14256in" fo:padding-bottom="0.14256in" fo:padding-left="0.28513in" fo:padding-right="0.28513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4444in" style:font-size-asian="0.94444in" style:font-size-complex="0.9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fo:text-align="left" style:tab-stop-distance="2.85069in" fo:margin-left="1.06771in" fo:margin-right="0in" fo:text-indent="-1.06771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">
      <style:graphic-properties fo:wrap-option="wrap" fo:padding-top="0.14256in" fo:padding-bottom="0.14256in" fo:padding-left="0.28513in" fo:padding-right="0.2851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5">
      <style:graphic-properties fo:wrap-option="wrap" fo:padding-top="0.14256in" fo:padding-bottom="0.14256in" fo:padding-left="0.28513in" fo:padding-right="0.2851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9167in" style:font-size-asian="0.79167in" style:font-size-complex="0.7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fo:text-align="left" style:tab-stop-distance="2.85069in" fo:margin-left="2.31597in" fo:margin-right="0in" fo:text-indent="-0.89063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58">
      <text:list-level-style-bullet text:level="1" text:bullet-char="–">
        <style:list-level-properties text:space-before="0.17708in" text:min-label-width="0.89063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42535in" text:min-label-width="0.89063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67187in" text:min-label-width="0.89063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09896in" text:min-label-width="0.89063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52431in" text:min-label-width="0.89063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6.95028in" text:min-label-width="0.89063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3759in" text:min-label-width="0.89063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80152in" text:min-label-width="0.89063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22714in" text:min-label-width="0.89063in"/>
        <style:text-properties fo:font-family="Arial" style:font-family-generic="swiss" style:font-pitch="variable" fo:font-size="100%"/>
      </text:list-level-style-bullet>
    </text:list-style>
    <text:list-style style:name="a133">
      <text:list-level-style-bullet text:level="1" text:bullet-char="»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12">
      <text:list-level-style-bullet text:level="1" text:bullet-char="–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290">
      <text:list-level-style-bullet text:level="1" text:bullet-char="–">
        <style:list-level-properties text:space-before="0.17708in" text:min-label-width="0.89063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42535in" text:min-label-width="0.89063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67187in" text:min-label-width="0.89063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09896in" text:min-label-width="0.89063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52431in" text:min-label-width="0.89063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6.95028in" text:min-label-width="0.89063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3759in" text:min-label-width="0.89063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80152in" text:min-label-width="0.89063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22714in" text:min-label-width="0.89063in"/>
        <style:text-properties fo:font-family="Arial" style:font-family-generic="swiss" style:font-pitch="variable" fo:font-size="100%"/>
      </text:list-level-style-bullet>
    </text:list-style>
    <text:list-style style:name="a116">
      <text:list-level-style-bullet text:level="1" text:bullet-char="»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293">
      <text:list-level-style-bullet text:level="1" text:bullet-char="•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54">
      <text:list-level-style-bullet text:level="1" text:bullet-char="•">
        <style:list-level-properties text:space-before="0in" text:min-label-width="1.0677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24826in" text:min-label-width="1.0677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49479in" text:min-label-width="1.0677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92187in" text:min-label-width="1.0677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34722in" text:min-label-width="1.0677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6.7732in" text:min-label-width="1.0677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19881in" text:min-label-width="1.0677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62444in" text:min-label-width="1.0677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05005in" text:min-label-width="1.06771in"/>
        <style:text-properties fo:font-family="Arial" style:font-family-generic="swiss" style:font-pitch="variable" fo:font-size="100%"/>
      </text:list-level-style-bullet>
    </text:list-style>
    <text:list-style style:name="a296">
      <text:list-level-style-bullet text:level="1" text:bullet-char="–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321">
      <text:list-level-style-bullet text:level="1" text:bullet-char="–">
        <style:list-level-properties text:space-before="0.17708in" text:min-label-width="0.89063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42535in" text:min-label-width="0.89063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67187in" text:min-label-width="0.89063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09896in" text:min-label-width="0.89063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52431in" text:min-label-width="0.89063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6.95028in" text:min-label-width="0.89063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3759in" text:min-label-width="0.89063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80152in" text:min-label-width="0.89063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22714in" text:min-label-width="0.89063in"/>
        <style:text-properties fo:font-family="Arial" style:font-family-generic="swiss" style:font-pitch="variable" fo:font-size="100%"/>
      </text:list-level-style-bullet>
    </text:list-style>
    <text:list-style style:name="a57">
      <text:list-level-style-bullet text:level="1" text:bullet-char="–">
        <style:list-level-properties text:space-before="0.17708in" text:min-label-width="0.89063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42535in" text:min-label-width="0.89063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67187in" text:min-label-width="0.89063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09896in" text:min-label-width="0.89063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52431in" text:min-label-width="0.89063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6.95028in" text:min-label-width="0.89063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3759in" text:min-label-width="0.89063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80152in" text:min-label-width="0.89063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22714in" text:min-label-width="0.89063in"/>
        <style:text-properties fo:font-family="Arial" style:font-family-generic="swiss" style:font-pitch="variable" fo:font-size="100%"/>
      </text:list-level-style-bullet>
    </text:list-style>
    <text:list-style style:name="a324">
      <text:list-level-style-bullet text:level="1" text:bullet-char="•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300">
      <text:list-level-style-bullet text:level="1" text:bullet-char="»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327">
      <text:list-level-style-bullet text:level="1" text:bullet-char="–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–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82">
      <text:list-level-style-bullet text:level="1" text:bullet-char="•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231">
      <text:list-level-style-bullet text:level="1" text:bullet-char="•">
        <style:list-level-properties text:space-before="0in" text:min-label-width="1.0677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24826in" text:min-label-width="1.0677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49479in" text:min-label-width="1.0677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92187in" text:min-label-width="1.0677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34722in" text:min-label-width="1.0677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6.7732in" text:min-label-width="1.0677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19881in" text:min-label-width="1.0677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62444in" text:min-label-width="1.0677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05005in" text:min-label-width="1.06771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»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–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234">
      <text:list-level-style-bullet text:level="1" text:bullet-char="–">
        <style:list-level-properties text:space-before="0.17708in" text:min-label-width="0.89063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42535in" text:min-label-width="0.89063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67187in" text:min-label-width="0.89063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09896in" text:min-label-width="0.89063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52431in" text:min-label-width="0.89063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6.95028in" text:min-label-width="0.89063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3759in" text:min-label-width="0.89063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80152in" text:min-label-width="0.89063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22714in" text:min-label-width="0.89063in"/>
        <style:text-properties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237">
      <text:list-level-style-bullet text:level="1" text:bullet-char="•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89">
      <text:list-level-style-bullet text:level="1" text:bullet-char="»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–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68">
      <text:list-level-style-bullet text:level="1" text:bullet-char="»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20">
      <text:list-level-style-bullet text:level="1" text:bullet-char="•">
        <style:list-level-properties text:space-before="0in" text:min-label-width="1.0677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24826in" text:min-label-width="1.0677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49479in" text:min-label-width="1.0677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92187in" text:min-label-width="1.0677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34722in" text:min-label-width="1.0677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6.7732in" text:min-label-width="1.0677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19881in" text:min-label-width="1.0677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62444in" text:min-label-width="1.0677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05005in" text:min-label-width="1.06771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–">
        <style:list-level-properties text:space-before="0.17708in" text:min-label-width="0.89063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42535in" text:min-label-width="0.89063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67187in" text:min-label-width="0.89063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09896in" text:min-label-width="0.89063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52431in" text:min-label-width="0.89063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6.95028in" text:min-label-width="0.89063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3759in" text:min-label-width="0.89063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80152in" text:min-label-width="0.89063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22714in" text:min-label-width="0.89063in"/>
        <style:text-properties fo:font-family="Arial" style:font-family-generic="swiss" style:font-pitch="variable" fo:font-size="100%"/>
      </text:list-level-style-bullet>
    </text:list-style>
    <text:list-style style:name="a60">
      <text:list-level-style-bullet text:level="1" text:bullet-char="•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42562in"/>
      </text:list-level-style-number>
      <text:list-level-style-number text:level="3" style:num-format="">
        <style:list-level-properties text:space-before="2.85124in"/>
      </text:list-level-style-number>
      <text:list-level-style-number text:level="4" style:num-format="">
        <style:list-level-properties text:space-before="4.27686in"/>
      </text:list-level-style-number>
      <text:list-level-style-number text:level="5" style:num-format="">
        <style:list-level-properties text:space-before="5.70247in"/>
      </text:list-level-style-number>
      <text:list-level-style-number text:level="6" style:num-format="">
        <style:list-level-properties text:space-before="7.12809in"/>
      </text:list-level-style-number>
      <text:list-level-style-number text:level="7" style:num-format="">
        <style:list-level-properties text:space-before="8.55372in"/>
      </text:list-level-style-number>
      <text:list-level-style-number text:level="8" style:num-format="">
        <style:list-level-properties text:space-before="9.97934in"/>
      </text:list-level-style-number>
      <text:list-level-style-number text:level="9" style:num-format="">
        <style:list-level-properties text:space-before="11.40496in"/>
      </text:list-level-style-number>
    </text:list-style>
    <text:list-style style:name="a126">
      <text:list-level-style-bullet text:level="1" text:bullet-char="•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63">
      <text:list-level-style-bullet text:level="1" text:bullet-char="–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03">
      <text:list-level-style-bullet text:level="1" text:bullet-char="•">
        <style:list-level-properties text:space-before="0in" text:min-label-width="1.0677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24826in" text:min-label-width="1.0677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49479in" text:min-label-width="1.0677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92187in" text:min-label-width="1.0677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34722in" text:min-label-width="1.0677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6.7732in" text:min-label-width="1.0677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19881in" text:min-label-width="1.0677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62444in" text:min-label-width="1.0677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05005in" text:min-label-width="1.06771in"/>
        <style:text-properties fo:font-family="Arial" style:font-family-generic="swiss" style:font-pitch="variable" fo:font-size="100%"/>
      </text:list-level-style-bullet>
    </text:list-style>
    <text:list-style style:name="a129">
      <text:list-level-style-bullet text:level="1" text:bullet-char="–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06">
      <text:list-level-style-bullet text:level="1" text:bullet-char="–">
        <style:list-level-properties text:space-before="0.17708in" text:min-label-width="0.89063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42535in" text:min-label-width="0.89063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67187in" text:min-label-width="0.89063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09896in" text:min-label-width="0.89063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52431in" text:min-label-width="0.89063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6.95028in" text:min-label-width="0.89063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3759in" text:min-label-width="0.89063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80152in" text:min-label-width="0.89063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22714in" text:min-label-width="0.89063in"/>
        <style:text-properties fo:font-family="Arial" style:font-family-generic="swiss" style:font-pitch="variable" fo:font-size="100%"/>
      </text:list-level-style-bullet>
    </text:list-style>
    <text:list-style style:name="a331">
      <text:list-level-style-bullet text:level="1" text:bullet-char="»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67">
      <text:list-level-style-bullet text:level="1" text:bullet-char="»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109">
      <text:list-level-style-bullet text:level="1" text:bullet-char="•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287">
      <text:list-level-style-bullet text:level="1" text:bullet-char="•">
        <style:list-level-properties text:space-before="0in" text:min-label-width="1.0677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24826in" text:min-label-width="1.0677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49479in" text:min-label-width="1.0677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92187in" text:min-label-width="1.0677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34722in" text:min-label-width="1.0677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6.7732in" text:min-label-width="1.0677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19881in" text:min-label-width="1.0677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62444in" text:min-label-width="1.0677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05005in" text:min-label-width="1.06771in"/>
        <style:text-properties fo:font-family="Arial" style:font-family-generic="swiss" style:font-pitch="variable" fo:font-size="100%"/>
      </text:list-level-style-bullet>
    </text:list-style>
    <text:list-style style:name="a240">
      <text:list-level-style-bullet text:level="1" text:bullet-char="–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2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42562in"/>
      </text:list-level-style-number>
      <text:list-level-style-number text:level="3" style:num-format="">
        <style:list-level-properties text:space-before="2.85124in"/>
      </text:list-level-style-number>
      <text:list-level-style-number text:level="4" style:num-format="">
        <style:list-level-properties text:space-before="4.27686in"/>
      </text:list-level-style-number>
      <text:list-level-style-number text:level="5" style:num-format="">
        <style:list-level-properties text:space-before="5.70247in"/>
      </text:list-level-style-number>
      <text:list-level-style-number text:level="6" style:num-format="">
        <style:list-level-properties text:space-before="7.12809in"/>
      </text:list-level-style-number>
      <text:list-level-style-number text:level="7" style:num-format="">
        <style:list-level-properties text:space-before="8.55372in"/>
      </text:list-level-style-number>
      <text:list-level-style-number text:level="8" style:num-format="">
        <style:list-level-properties text:space-before="9.97934in"/>
      </text:list-level-style-number>
      <text:list-level-style-number text:level="9" style:num-format="">
        <style:list-level-properties text:space-before="11.40496in"/>
      </text:list-level-style-number>
    </text:list-style>
    <text:list-style style:name="a318">
      <text:list-level-style-bullet text:level="1" text:bullet-char="•">
        <style:list-level-properties text:space-before="0in" text:min-label-width="1.0677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24826in" text:min-label-width="1.0677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49479in" text:min-label-width="1.0677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92187in" text:min-label-width="1.0677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34722in" text:min-label-width="1.0677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6.7732in" text:min-label-width="1.0677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19881in" text:min-label-width="1.0677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62444in" text:min-label-width="1.0677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05005in" text:min-label-width="1.06771in"/>
        <style:text-properties fo:font-family="Arial" style:font-family-generic="swiss" style:font-pitch="variable" fo:font-size="100%"/>
      </text:list-level-style-bullet>
    </text:list-style>
    <text:list-style style:name="a244">
      <text:list-level-style-bullet text:level="1" text:bullet-char="»">
        <style:list-level-properties text:space-before="0.3559in" text:min-label-width="0.711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60417in" text:min-label-width="0.711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85069in" text:min-label-width="0.711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4.27778in" text:min-label-width="0.711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5.70313in" text:min-label-width="0.711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7.1291in" text:min-label-width="0.711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8.55472in" text:min-label-width="0.711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9.98034in" text:min-label-width="0.711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1.40596in" text:min-label-width="0.71181in"/>
        <style:text-properties fo:font-family="Arial" style:font-family-generic="swiss" style:font-pitch="variable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1.0677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24826in" text:min-label-width="1.0677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49479in" text:min-label-width="1.0677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92187in" text:min-label-width="1.0677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34722in" text:min-label-width="1.0677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6.7732in" text:min-label-width="1.0677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19881in" text:min-label-width="1.0677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62444in" text:min-label-width="1.0677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05005in" text:min-label-width="1.06771in"/>
        <style:text-properties fo:font-family="Arial" style:font-family-generic="swiss" style:font-pitch="variable" fo:font-size="100%"/>
      </text:list-level-style-bullet>
    </text:list-style>
    <text:list-style style:name="a1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42562in"/>
      </text:list-level-style-number>
      <text:list-level-style-number text:level="3" style:num-format="">
        <style:list-level-properties text:space-before="2.85124in"/>
      </text:list-level-style-number>
      <text:list-level-style-number text:level="4" style:num-format="">
        <style:list-level-properties text:space-before="4.27686in"/>
      </text:list-level-style-number>
      <text:list-level-style-number text:level="5" style:num-format="">
        <style:list-level-properties text:space-before="5.70247in"/>
      </text:list-level-style-number>
      <text:list-level-style-number text:level="6" style:num-format="">
        <style:list-level-properties text:space-before="7.12809in"/>
      </text:list-level-style-number>
      <text:list-level-style-number text:level="7" style:num-format="">
        <style:list-level-properties text:space-before="8.55372in"/>
      </text:list-level-style-number>
      <text:list-level-style-number text:level="8" style:num-format="">
        <style:list-level-properties text:space-before="9.97934in"/>
      </text:list-level-style-number>
      <text:list-level-style-number text:level="9" style:num-format="">
        <style:list-level-properties text:space-before="11.40496in"/>
      </text:list-level-style-number>
    </text:list-style>
    <text:list-style style:name="a2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42562in"/>
      </text:list-level-style-number>
      <text:list-level-style-number text:level="3" style:num-format="">
        <style:list-level-properties text:space-before="2.85124in"/>
      </text:list-level-style-number>
      <text:list-level-style-number text:level="4" style:num-format="">
        <style:list-level-properties text:space-before="4.27686in"/>
      </text:list-level-style-number>
      <text:list-level-style-number text:level="5" style:num-format="">
        <style:list-level-properties text:space-before="5.70247in"/>
      </text:list-level-style-number>
      <text:list-level-style-number text:level="6" style:num-format="">
        <style:list-level-properties text:space-before="7.12809in"/>
      </text:list-level-style-number>
      <text:list-level-style-number text:level="7" style:num-format="">
        <style:list-level-properties text:space-before="8.55372in"/>
      </text:list-level-style-number>
      <text:list-level-style-number text:level="8" style:num-format="">
        <style:list-level-properties text:space-before="9.97934in"/>
      </text:list-level-style-number>
      <text:list-level-style-number text:level="9" style:num-format="">
        <style:list-level-properties text:space-before="11.40496in"/>
      </text:list-level-style-number>
    </text:list-style>
    <text:list-style style:name="a9">
      <text:list-level-style-bullet text:level="1" text:bullet-char="–">
        <style:list-level-properties text:space-before="0.17708in" text:min-label-width="0.89063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42535in" text:min-label-width="0.89063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67187in" text:min-label-width="0.89063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09896in" text:min-label-width="0.89063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52431in" text:min-label-width="0.89063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6.95028in" text:min-label-width="0.89063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3759in" text:min-label-width="0.89063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80152in" text:min-label-width="0.89063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22714in" text:min-label-width="0.89063in"/>
        <style:text-properties fo:font-family="Arial" style:font-family-generic="swiss" style:font-pitch="variable" fo:font-size="100%"/>
      </text:list-level-style-bullet>
    </text:list-style>
    <text:list-style style:name="a176">
      <text:list-level-style-bullet text:level="1" text:bullet-char="•">
        <style:list-level-properties text:space-before="0in" text:min-label-width="1.0677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24826in" text:min-label-width="1.0677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49479in" text:min-label-width="1.0677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92187in" text:min-label-width="1.0677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34722in" text:min-label-width="1.0677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6.7732in" text:min-label-width="1.0677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19881in" text:min-label-width="1.0677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62444in" text:min-label-width="1.0677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05005in" text:min-label-width="1.06771in"/>
        <style:text-properties fo:font-family="Arial" style:font-family-generic="swiss" style:font-pitch="variable" fo:font-size="100%"/>
      </text:list-level-style-bullet>
    </text:list-style>
    <text:list-style style:name="a1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42562in"/>
      </text:list-level-style-number>
      <text:list-level-style-number text:level="3" style:num-format="">
        <style:list-level-properties text:space-before="2.85124in"/>
      </text:list-level-style-number>
      <text:list-level-style-number text:level="4" style:num-format="">
        <style:list-level-properties text:space-before="4.27686in"/>
      </text:list-level-style-number>
      <text:list-level-style-number text:level="5" style:num-format="">
        <style:list-level-properties text:space-before="5.70247in"/>
      </text:list-level-style-number>
      <text:list-level-style-number text:level="6" style:num-format="">
        <style:list-level-properties text:space-before="7.12809in"/>
      </text:list-level-style-number>
      <text:list-level-style-number text:level="7" style:num-format="">
        <style:list-level-properties text:space-before="8.55372in"/>
      </text:list-level-style-number>
      <text:list-level-style-number text:level="8" style:num-format="">
        <style:list-level-properties text:space-before="9.97934in"/>
      </text:list-level-style-number>
      <text:list-level-style-number text:level="9" style:num-format="">
        <style:list-level-properties text:space-before="11.40496in"/>
      </text:list-level-style-number>
    </text:list-style>
    <text:list-style style:name="a179">
      <text:list-level-style-bullet text:level="1" text:bullet-char="–">
        <style:list-level-properties text:space-before="0.17708in" text:min-label-width="0.89063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42535in" text:min-label-width="0.89063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67187in" text:min-label-width="0.89063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4.09896in" text:min-label-width="0.89063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5.52431in" text:min-label-width="0.89063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6.95028in" text:min-label-width="0.89063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8.3759in" text:min-label-width="0.89063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9.80152in" text:min-label-width="0.89063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1.22714in" text:min-label-width="0.89063in"/>
        <style:text-properties fo:font-family="Arial" style:font-family-generic="swiss" style:font-pitch="variable" fo:font-size="100%"/>
      </text:list-level-style-bullet>
    </text:list-style>
    <text:list-style style:name="a155">
      <text:list-level-style-bullet text:level="1" text:bullet-char="•">
        <style:list-level-properties text:space-before="0in" text:min-label-width="1.0677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24826in" text:min-label-width="1.0677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49479in" text:min-label-width="1.0677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92187in" text:min-label-width="1.0677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5.34722in" text:min-label-width="1.0677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6.7732in" text:min-label-width="1.0677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8.19881in" text:min-label-width="1.0677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9.62444in" text:min-label-width="1.0677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1.05005in" text:min-label-width="1.06771in"/>
        <style:text-properties fo:font-family="Arial" style:font-family-generic="swiss" style:font-pitch="variable" fo:font-size="100%"/>
      </text:list-level-style-bullet>
    </text:list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3" draw:name="標題版面配置區 1" svg:x="1.02431in" svg:y="1.17882in" svg:width="18.42708in" svg:height="4.90972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1.02431in" svg:y="6.87326in" svg:width="18.42708in" svg:height="19.4375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按一下以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2" draw:name="日期版面配置區 3" svg:x="1.02431in" svg:y="27.29861in" svg:width="4.77778in" svg:height="1.56771in" presentation:class="date-time" presentation:placeholder="false">
        <draw:text-box>
          <text:p text:style-name="a21" text:class-names="" text:cond-style-name=""><text:span text:style-name="a20" text:class-names=""/></text:p>
        </draw:text-box>
        <svg:title/>
        <svg:desc/>
      </draw:frame>
      <draw:frame draw:id="id3" presentation:style-name="a25" draw:name="頁尾版面配置區 4" svg:x="6.99653in" svg:y="27.29861in" svg:width="6.48264in" svg:height="1.56771in" presentation:class="footer" presentation:placeholder="false">
        <draw:text-box>
          <text:p text:style-name="a24" text:class-names="" text:cond-style-name=""><text:span text:style-name="a23" text:class-names=""/></text:p>
        </draw:text-box>
        <svg:title/>
        <svg:desc/>
      </draw:frame>
      <draw:frame draw:id="id4" presentation:style-name="a28" draw:name="投影片編號版面配置區 5" svg:x="14.67361in" svg:y="27.29861in" svg:width="4.77778in" svg:height="1.56771in" presentation:class="page-number" presentation:placeholder="false">
        <draw:text-box>
          <text:p text:style-name="a27" text:class-names="" text:cond-style-name=""><text:span text:style-name="a26" text:class-names=""><text:page-number style:num-format="1" text:fixed="false"/></text:span></text:p>
        </draw:text-box>
        <svg:title/>
        <svg:desc/>
      </draw:frame>
    </style:master-page>
    <style:master-page style:name="Master1-Layout1-title-標題投影片" style:page-layout-name="pageLayout1" draw:style-name="a29">
      <draw:frame draw:id="id5" presentation:style-name="a33" draw:name="標題 1" svg:x="1.53568in" svg:y="9.14957in" svg:width="17.40434in" svg:height="6.31333in" presentation:class="title" presentation:placeholder="false">
        <draw:text-box>
          <text:p text:style-name="a32" text:class-names="" text:cond-style-name=""><text:span text:style-name="a30" text:class-names="">按一下以編輯母片標題樣式</text:span><text:span text:style-name="a31" text:class-names=""/></text:p>
        </draw:text-box>
        <svg:title/>
        <svg:desc/>
      </draw:frame>
      <draw:frame draw:id="id6" presentation:style-name="a37" draw:name="副標題 2" svg:x="3.07135in" svg:y="16.6901in" svg:width="14.33299in" svg:height="7.52691in" presentation:class="subtitle" presentation:placeholder="false">
        <draw:text-box>
          <text:p text:style-name="a36" text:class-names="" text:cond-style-name=""><text:span text:style-name="a34" text:class-names="">按一下以編輯母片副標題樣式</text:span><text:span text:style-name="a35" text:class-names=""/></text:p>
        </draw:text-box>
        <svg:title/>
        <svg:desc/>
      </draw:frame>
      <draw:frame draw:id="id7" presentation:style-name="a40" draw:name="日期版面配置區 3" svg:x="1.02431in" svg:y="27.29861in" svg:width="4.77778in" svg:height="1.56771in" presentation:class="date-time" presentation:placeholder="false">
        <draw:text-box>
          <text:p text:style-name="a39" text:class-names="" text:cond-style-name=""><text:span text:style-name="a38" text:class-names=""/></text:p>
        </draw:text-box>
        <svg:title/>
        <svg:desc/>
      </draw:frame>
      <draw:frame draw:id="id8" presentation:style-name="a43" draw:name="頁尾版面配置區 4" svg:x="6.99653in" svg:y="27.29861in" svg:width="6.48264in" svg:height="1.56771in" presentation:class="footer" presentation:placeholder="false">
        <draw:text-box>
          <text:p text:style-name="a42" text:class-names="" text:cond-style-name=""><text:span text:style-name="a41" text:class-names=""/></text:p>
        </draw:text-box>
        <svg:title/>
        <svg:desc/>
      </draw:frame>
      <draw:frame draw:id="id9" presentation:style-name="a46" draw:name="投影片編號版面配置區 5" svg:x="14.67361in" svg:y="27.29861in" svg:width="4.77778in" svg:height="1.56771in" presentation:class="page-number" presentation:placeholder="false">
        <draw:text-box>
          <text:p text:style-name="a45" text:class-names="" text:cond-style-name=""><text:span text:style-name="a44" text:class-names=""><text:page-number style:num-format="1" text:fixed="false"/></text:span></text:p>
        </draw:text-box>
        <svg:title/>
        <svg:desc/>
      </draw:frame>
    </style:master-page>
    <style:master-page style:name="Master1-Layout2-obj-標題及物件" style:page-layout-name="pageLayout1" draw:style-name="a47">
      <draw:frame draw:id="id10" presentation:style-name="a51" draw:name="標題 1" svg:x="1.02431in" svg:y="1.17882in" svg:width="18.42708in" svg:height="4.90972in" presentation:class="title" presentation:placeholder="false">
        <draw:text-box>
          <text:p text:style-name="a50" text:class-names="" text:cond-style-name=""><text:span text:style-name="a48" text:class-names="">按一下以編輯母片標題樣式</text:span><text:span text:style-name="a49" text:class-names=""/></text:p>
        </draw:text-box>
        <svg:title/>
        <svg:desc/>
      </draw:frame>
      <draw:frame draw:id="id11" presentation:style-name="a68" draw:name="內容版面配置區 2" svg:x="1.02431in" svg:y="6.87326in" svg:width="18.42708in" svg:height="19.4375in" presentation:class="object" presentation:placeholder="false">
        <draw:text-box>
          <text:list text:style-name="a54">
            <text:list-item>
              <text:p text:style-name="a53" text:class-names="" text:cond-style-name=""><text:span text:style-name="a52" text:class-names="">按一下以編輯母片文字樣式</text:span></text:p>
            </text:list-item>
          </text:list>
          <text:list text:style-name="a57">
            <text:list-item>
              <text:list text:style-name="a57">
                <text:list-item>
                  <text:p text:style-name="a56" text:class-names="" text:cond-style-name=""><text:span text:style-name="a55" text:class-names="">第二層</text:span></text:p>
                </text:list-item>
              </text:list>
            </text:list-item>
          </text:list>
          <text:list text:style-name="a60">
            <text:list-item>
              <text:list text:style-name="a60">
                <text:list-item>
                  <text:list text:style-name="a60">
                    <text:list-item>
                      <text:p text:style-name="a59" text:class-names="" text:cond-style-name=""><text:span text:style-name="a58" text:class-names="">第三層</text:span></text:p>
                    </text:list-item>
                  </text:list>
                </text:list-item>
              </text:list>
            </text:list-item>
          </text:list>
          <text:list text:style-name="a63">
            <text:list-item>
              <text:list text:style-name="a63">
                <text:list-item>
                  <text:list text:style-name="a63">
                    <text:list-item>
                      <text:list text:style-name="a63">
                        <text:list-item>
                          <text:p text:style-name="a62" text:class-names="" text:cond-style-name=""><text:span text:style-name="a6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7">
            <text:list-item>
              <text:list text:style-name="a67">
                <text:list-item>
                  <text:list text:style-name="a67">
                    <text:list-item>
                      <text:list text:style-name="a67">
                        <text:list-item>
                          <text:list text:style-name="a67">
                            <text:list-item>
                              <text:p text:style-name="a66" text:class-names="" text:cond-style-name=""><text:span text:style-name="a64" text:class-names="">第五層</text:span><text:span text:style-name="a6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1" draw:name="日期版面配置區 3" svg:x="1.02431in" svg:y="27.29861in" svg:width="4.77778in" svg:height="1.56771in" presentation:class="date-time" presentation:placeholder="false">
        <draw:text-box>
          <text:p text:style-name="a70" text:class-names="" text:cond-style-name=""><text:span text:style-name="a69" text:class-names=""/></text:p>
        </draw:text-box>
        <svg:title/>
        <svg:desc/>
      </draw:frame>
      <draw:frame draw:id="id13" presentation:style-name="a74" draw:name="頁尾版面配置區 4" svg:x="6.99653in" svg:y="27.29861in" svg:width="6.48264in" svg:height="1.56771in" presentation:class="footer" presentation:placeholder="false">
        <draw:text-box>
          <text:p text:style-name="a73" text:class-names="" text:cond-style-name=""><text:span text:style-name="a72" text:class-names=""/></text:p>
        </draw:text-box>
        <svg:title/>
        <svg:desc/>
      </draw:frame>
      <draw:frame draw:id="id14" presentation:style-name="a77" draw:name="投影片編號版面配置區 5" svg:x="14.67361in" svg:y="27.29861in" svg:width="4.77778in" svg:height="1.56771in" presentation:class="page-number" presentation:placeholder="false">
        <draw:text-box>
          <text:p text:style-name="a76" text:class-names="" text:cond-style-name=""><text:span text:style-name="a75" text:class-names=""><text:page-number style:num-format="1" text:fixed="false"/></text:span></text:p>
        </draw:text-box>
        <svg:title/>
        <svg:desc/>
      </draw:frame>
    </style:master-page>
    <style:master-page style:name="Master1-Layout3-secHead-章節標題" style:page-layout-name="pageLayout1" draw:style-name="a78">
      <draw:frame draw:id="id15" presentation:style-name="a82" draw:name="標題 1" svg:x="1.61744in" svg:y="18.92637in" svg:width="17.40434in" svg:height="5.84972in" presentation:class="title" presentation:placeholder="false">
        <draw:text-box>
          <text:p text:style-name="a81" text:class-names="" text:cond-style-name=""><text:span text:style-name="a79" text:class-names="">按一下以編輯母片標題樣式</text:span><text:span text:style-name="a80" text:class-names=""/></text:p>
        </draw:text-box>
        <svg:title/>
        <svg:desc/>
      </draw:frame>
      <draw:frame draw:id="id16" presentation:style-name="a86" draw:name="文字版面配置區 2" svg:x="1.61744in" svg:y="12.4835in" svg:width="17.40434in" svg:height="6.44287in" presentation:class="outline" presentation:placeholder="false">
        <draw:text-box>
          <text:list text:style-name="a85">
            <text:list-item>
              <text:p text:style-name="a84" text:class-names="" text:cond-style-name=""><text:span text:style-name="a83" text:class-names="">按一下以編輯母片文字樣式</text:span></text:p>
            </text:list-item>
          </text:list>
        </draw:text-box>
        <svg:title/>
        <svg:desc/>
      </draw:frame>
      <draw:frame draw:id="id17" presentation:style-name="a89" draw:name="日期版面配置區 3" svg:x="1.02431in" svg:y="27.29861in" svg:width="4.77778in" svg:height="1.56771in" presentation:class="date-time" presentation:placeholder="false">
        <draw:text-box>
          <text:p text:style-name="a88" text:class-names="" text:cond-style-name=""><text:span text:style-name="a87" text:class-names=""/></text:p>
        </draw:text-box>
        <svg:title/>
        <svg:desc/>
      </draw:frame>
      <draw:frame draw:id="id18" presentation:style-name="a92" draw:name="頁尾版面配置區 4" svg:x="6.99653in" svg:y="27.29861in" svg:width="6.48264in" svg:height="1.56771in" presentation:class="footer" presentation:placeholder="false">
        <draw:text-box>
          <text:p text:style-name="a91" text:class-names="" text:cond-style-name=""><text:span text:style-name="a90" text:class-names=""/></text:p>
        </draw:text-box>
        <svg:title/>
        <svg:desc/>
      </draw:frame>
      <draw:frame draw:id="id19" presentation:style-name="a95" draw:name="投影片編號版面配置區 5" svg:x="14.67361in" svg:y="27.29861in" svg:width="4.77778in" svg:height="1.56771in" presentation:class="page-number" presentation:placeholder="false">
        <draw:text-box>
          <text:p text:style-name="a94" text:class-names="" text:cond-style-name=""><text:span text:style-name="a93" text:class-names=""><text:page-number style:num-format="1" text:fixed="false"/></text:span></text:p>
        </draw:text-box>
        <svg:title/>
        <svg:desc/>
      </draw:frame>
    </style:master-page>
    <style:master-page style:name="Master1-Layout4-twoObj-兩項物件" style:page-layout-name="pageLayout1" draw:style-name="a96">
      <draw:frame draw:id="id20" presentation:style-name="a100" draw:name="標題 1" svg:x="1.02431in" svg:y="1.17882in" svg:width="18.42708in" svg:height="4.90972in" presentation:class="title" presentation:placeholder="false">
        <draw:text-box>
          <text:p text:style-name="a99" text:class-names="" text:cond-style-name=""><text:span text:style-name="a97" text:class-names="">按一下以編輯母片標題樣式</text:span><text:span text:style-name="a98" text:class-names=""/></text:p>
        </draw:text-box>
        <svg:title/>
        <svg:desc/>
      </draw:frame>
      <draw:frame draw:id="id21" presentation:style-name="a117" draw:name="內容版面配置區 2" svg:x="1.02378in" svg:y="6.87241in" svg:width="9.04343in" svg:height="19.4377in" presentation:class="object" presentation:placeholder="false">
        <draw:text-box>
          <text:list text:style-name="a103">
            <text:list-item>
              <text:p text:style-name="a102" text:class-names="" text:cond-style-name=""><text:span text:style-name="a101" text:class-names="">按一下以編輯母片文字樣式</text:span></text:p>
            </text:list-item>
          </text:list>
          <text:list text:style-name="a106">
            <text:list-item>
              <text:list text:style-name="a106">
                <text:list-item>
                  <text:p text:style-name="a105" text:class-names="" text:cond-style-name=""><text:span text:style-name="a104" text:class-names="">第二層</text:span></text:p>
                </text:list-item>
              </text:list>
            </text:list-item>
          </text:list>
          <text:list text:style-name="a109">
            <text:list-item>
              <text:list text:style-name="a109">
                <text:list-item>
                  <text:list text:style-name="a109">
                    <text:list-item>
                      <text:p text:style-name="a108" text:class-names="" text:cond-style-name=""><text:span text:style-name="a107" text:class-names="">第三層</text:span></text:p>
                    </text:list-item>
                  </text:list>
                </text:list-item>
              </text:list>
            </text:list-item>
          </text:list>
          <text:list text:style-name="a112">
            <text:list-item>
              <text:list text:style-name="a112">
                <text:list-item>
                  <text:list text:style-name="a112">
                    <text:list-item>
                      <text:list text:style-name="a112">
                        <text:list-item>
                          <text:p text:style-name="a111" text:class-names="" text:cond-style-name=""><text:span text:style-name="a11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6">
            <text:list-item>
              <text:list text:style-name="a116">
                <text:list-item>
                  <text:list text:style-name="a116">
                    <text:list-item>
                      <text:list text:style-name="a116">
                        <text:list-item>
                          <text:list text:style-name="a116">
                            <text:list-item>
                              <text:p text:style-name="a115" text:class-names="" text:cond-style-name=""><text:span text:style-name="a113" text:class-names="">第五層</text:span><text:span text:style-name="a11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4" draw:name="內容版面配置區 3" svg:x="10.40848in" svg:y="6.87241in" svg:width="9.04343in" svg:height="19.4377in" presentation:class="object" presentation:placeholder="false">
        <draw:text-box>
          <text:list text:style-name="a120">
            <text:list-item>
              <text:p text:style-name="a119" text:class-names="" text:cond-style-name=""><text:span text:style-name="a118" text:class-names="">按一下以編輯母片文字樣式</text:span></text:p>
            </text:list-item>
          </text:list>
          <text:list text:style-name="a123">
            <text:list-item>
              <text:list text:style-name="a123">
                <text:list-item>
                  <text:p text:style-name="a122" text:class-names="" text:cond-style-name=""><text:span text:style-name="a121" text:class-names="">第二層</text:span></text:p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p text:style-name="a125" text:class-names="" text:cond-style-name=""><text:span text:style-name="a124" text:class-names="">第三層</text:span></text:p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p text:style-name="a128" text:class-names="" text:cond-style-name=""><text:span text:style-name="a12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3">
            <text:list-item>
              <text:list text:style-name="a133">
                <text:list-item>
                  <text:list text:style-name="a133">
                    <text:list-item>
                      <text:list text:style-name="a133">
                        <text:list-item>
                          <text:list text:style-name="a133">
                            <text:list-item>
                              <text:p text:style-name="a132" text:class-names="" text:cond-style-name=""><text:span text:style-name="a130" text:class-names="">第五層</text:span><text:span text:style-name="a13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37" draw:name="日期版面配置區 3" svg:x="1.02431in" svg:y="27.29861in" svg:width="4.77778in" svg:height="1.56771in" presentation:class="date-time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4" presentation:style-name="a140" draw:name="頁尾版面配置區 4" svg:x="6.99653in" svg:y="27.29861in" svg:width="6.48264in" svg:height="1.56771in" presentation:class="footer" presentation:placeholder="false">
        <draw:text-box>
          <text:p text:style-name="a139" text:class-names="" text:cond-style-name=""><text:span text:style-name="a138" text:class-names=""/></text:p>
        </draw:text-box>
        <svg:title/>
        <svg:desc/>
      </draw:frame>
      <draw:frame draw:id="id25" presentation:style-name="a143" draw:name="投影片編號版面配置區 5" svg:x="14.67361in" svg:y="27.29861in" svg:width="4.77778in" svg:height="1.56771in" presentation:class="page-number" presentation:placeholder="false">
        <draw:text-box>
          <text:p text:style-name="a142" text:class-names="" text:cond-style-name=""><text:span text:style-name="a141" text:class-names=""><text:page-number style:num-format="1" text:fixed="false"/></text:span></text:p>
        </draw:text-box>
        <svg:title/>
        <svg:desc/>
      </draw:frame>
    </style:master-page>
    <style:master-page style:name="Master1-Layout5-twoTxTwoObj-比對" style:page-layout-name="pageLayout1" draw:style-name="a144">
      <draw:frame draw:id="id26" presentation:style-name="a148" draw:name="標題 1" svg:x="1.02431in" svg:y="1.17882in" svg:width="18.42708in" svg:height="4.90972in" presentation:class="title" presentation:placeholder="false">
        <draw:text-box>
          <text:p text:style-name="a147" text:class-names="" text:cond-style-name=""><text:span text:style-name="a145" text:class-names="">按一下以編輯母片標題樣式</text:span><text:span text:style-name="a146" text:class-names=""/></text:p>
        </draw:text-box>
        <svg:title/>
        <svg:desc/>
      </draw:frame>
      <draw:frame draw:id="id27" presentation:style-name="a152" draw:name="文字版面配置區 2" svg:x="1.02378in" svg:y="6.59287in" svg:width="9.04699in" svg:height="2.74759in" presentation:class="outline" presentation:placeholder="false">
        <draw:text-box>
          <text:list text:style-name="a151">
            <text:list-item>
              <text:p text:style-name="a150" text:class-names="" text:cond-style-name=""><text:span text:style-name="a149" text:class-names="">按一下以編輯母片文字樣式</text:span></text:p>
            </text:list-item>
          </text:list>
        </draw:text-box>
        <svg:title/>
        <svg:desc/>
      </draw:frame>
      <draw:frame draw:id="id28" presentation:style-name="a169" draw:name="內容版面配置區 3" svg:x="1.02378in" svg:y="9.34046in" svg:width="9.04699in" svg:height="16.96964in" presentation:class="object" presentation:placeholder="false">
        <draw:text-box>
          <text:list text:style-name="a155">
            <text:list-item>
              <text:p text:style-name="a154" text:class-names="" text:cond-style-name=""><text:span text:style-name="a153" text:class-names="">按一下以編輯母片文字樣式</text:span></text:p>
            </text:list-item>
          </text:list>
          <text:list text:style-name="a158">
            <text:list-item>
              <text:list text:style-name="a158">
                <text:list-item>
                  <text:p text:style-name="a157" text:class-names="" text:cond-style-name=""><text:span text:style-name="a156" text:class-names="">第二層</text:span></text:p>
                </text:list-item>
              </text:list>
            </text:list-item>
          </text:list>
          <text:list text:style-name="a161">
            <text:list-item>
              <text:list text:style-name="a161">
                <text:list-item>
                  <text:list text:style-name="a161">
                    <text:list-item>
                      <text:p text:style-name="a160" text:class-names="" text:cond-style-name=""><text:span text:style-name="a159" text:class-names="">第三層</text:span></text:p>
                    </text:list-item>
                  </text:list>
                </text:list-item>
              </text:list>
            </text:list-item>
          </text:list>
          <text:list text:style-name="a164">
            <text:list-item>
              <text:list text:style-name="a164">
                <text:list-item>
                  <text:list text:style-name="a164">
                    <text:list-item>
                      <text:list text:style-name="a164">
                        <text:list-item>
                          <text:p text:style-name="a163" text:class-names="" text:cond-style-name=""><text:span text:style-name="a16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8">
            <text:list-item>
              <text:list text:style-name="a168">
                <text:list-item>
                  <text:list text:style-name="a168">
                    <text:list-item>
                      <text:list text:style-name="a168">
                        <text:list-item>
                          <text:list text:style-name="a168">
                            <text:list-item>
                              <text:p text:style-name="a167" text:class-names="" text:cond-style-name=""><text:span text:style-name="a165" text:class-names="">第五層</text:span><text:span text:style-name="a16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73" draw:name="文字版面配置區 4" svg:x="10.40137in" svg:y="6.59287in" svg:width="9.05054in" svg:height="2.74759in" presentation:class="outline" presentation:placeholder="false">
        <draw:text-box>
          <text:list text:style-name="a172">
            <text:list-item>
              <text:p text:style-name="a171" text:class-names="" text:cond-style-name=""><text:span text:style-name="a170" text:class-names="">按一下以編輯母片文字樣式</text:span></text:p>
            </text:list-item>
          </text:list>
        </draw:text-box>
        <svg:title/>
        <svg:desc/>
      </draw:frame>
      <draw:frame draw:id="id30" presentation:style-name="a190" draw:name="內容版面配置區 5" svg:x="10.40137in" svg:y="9.34046in" svg:width="9.05054in" svg:height="16.96964in" presentation:class="object" presentation:placeholder="false">
        <draw:text-box>
          <text:list text:style-name="a176">
            <text:list-item>
              <text:p text:style-name="a175" text:class-names="" text:cond-style-name=""><text:span text:style-name="a174" text:class-names="">按一下以編輯母片文字樣式</text:span></text:p>
            </text:list-item>
          </text:list>
          <text:list text:style-name="a179">
            <text:list-item>
              <text:list text:style-name="a179">
                <text:list-item>
                  <text:p text:style-name="a178" text:class-names="" text:cond-style-name=""><text:span text:style-name="a177" text:class-names="">第二層</text:span></text:p>
                </text:list-item>
              </text:list>
            </text:list-item>
          </text:list>
          <text:list text:style-name="a182">
            <text:list-item>
              <text:list text:style-name="a182">
                <text:list-item>
                  <text:list text:style-name="a182">
                    <text:list-item>
                      <text:p text:style-name="a181" text:class-names="" text:cond-style-name=""><text:span text:style-name="a180" text:class-names="">第三層</text:span></text:p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p text:style-name="a184" text:class-names="" text:cond-style-name=""><text:span text:style-name="a18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9">
            <text:list-item>
              <text:list text:style-name="a189">
                <text:list-item>
                  <text:list text:style-name="a189">
                    <text:list-item>
                      <text:list text:style-name="a189">
                        <text:list-item>
                          <text:list text:style-name="a189">
                            <text:list-item>
                              <text:p text:style-name="a188" text:class-names="" text:cond-style-name=""><text:span text:style-name="a186" text:class-names="">第五層</text:span><text:span text:style-name="a18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93" draw:name="日期版面配置區 3" svg:x="1.02431in" svg:y="27.29861in" svg:width="4.77778in" svg:height="1.56771in" presentation:class="date-time" presentation:placeholder="false">
        <draw:text-box>
          <text:p text:style-name="a192" text:class-names="" text:cond-style-name=""><text:span text:style-name="a191" text:class-names=""/></text:p>
        </draw:text-box>
        <svg:title/>
        <svg:desc/>
      </draw:frame>
      <draw:frame draw:id="id32" presentation:style-name="a196" draw:name="頁尾版面配置區 4" svg:x="6.99653in" svg:y="27.29861in" svg:width="6.48264in" svg:height="1.56771in" presentation:class="footer" presentation:placeholder="false">
        <draw:text-box>
          <text:p text:style-name="a195" text:class-names="" text:cond-style-name=""><text:span text:style-name="a194" text:class-names=""/></text:p>
        </draw:text-box>
        <svg:title/>
        <svg:desc/>
      </draw:frame>
      <draw:frame draw:id="id33" presentation:style-name="a199" draw:name="投影片編號版面配置區 5" svg:x="14.67361in" svg:y="27.29861in" svg:width="4.77778in" svg:height="1.56771in" presentation:class="page-number" presentation:placeholder="false">
        <draw:text-box>
          <text:p text:style-name="a198" text:class-names="" text:cond-style-name=""><text:span text:style-name="a197" text:class-names=""><text:page-number style:num-format="1" text:fixed="false"/></text:span></text:p>
        </draw:text-box>
        <svg:title/>
        <svg:desc/>
      </draw:frame>
    </style:master-page>
    <style:master-page style:name="Master1-Layout6-titleOnly-只有標題" style:page-layout-name="pageLayout1" draw:style-name="a200">
      <draw:frame draw:id="id34" presentation:style-name="a204" draw:name="標題 1" svg:x="1.02431in" svg:y="1.17882in" svg:width="18.42708in" svg:height="4.90972in" presentation:class="title" presentation:placeholder="false">
        <draw:text-box>
          <text:p text:style-name="a203" text:class-names="" text:cond-style-name=""><text:span text:style-name="a201" text:class-names="">按一下以編輯母片標題樣式</text:span><text:span text:style-name="a202" text:class-names=""/></text:p>
        </draw:text-box>
        <svg:title/>
        <svg:desc/>
      </draw:frame>
      <draw:frame draw:id="id35" presentation:style-name="a207" draw:name="日期版面配置區 3" svg:x="1.02431in" svg:y="27.29861in" svg:width="4.77778in" svg:height="1.56771in" presentation:class="date-time" presentation:placeholder="false">
        <draw:text-box>
          <text:p text:style-name="a206" text:class-names="" text:cond-style-name=""><text:span text:style-name="a205" text:class-names=""/></text:p>
        </draw:text-box>
        <svg:title/>
        <svg:desc/>
      </draw:frame>
      <draw:frame draw:id="id36" presentation:style-name="a210" draw:name="頁尾版面配置區 4" svg:x="6.99653in" svg:y="27.29861in" svg:width="6.48264in" svg:height="1.56771in" presentation:class="footer" presentation:placeholder="false">
        <draw:text-box>
          <text:p text:style-name="a209" text:class-names="" text:cond-style-name=""><text:span text:style-name="a208" text:class-names=""/></text:p>
        </draw:text-box>
        <svg:title/>
        <svg:desc/>
      </draw:frame>
      <draw:frame draw:id="id37" presentation:style-name="a213" draw:name="投影片編號版面配置區 5" svg:x="14.67361in" svg:y="27.29861in" svg:width="4.77778in" svg:height="1.56771in" presentation:class="page-number" presentation:placeholder="false">
        <draw:text-box>
          <text:p text:style-name="a212" text:class-names="" text:cond-style-name=""><text:span text:style-name="a211" text:class-names=""><text:page-number style:num-format="1" text:fixed="false"/></text:span></text:p>
        </draw:text-box>
        <svg:title/>
        <svg:desc/>
      </draw:frame>
    </style:master-page>
    <style:master-page style:name="Master1-Layout7-blank-空白" style:page-layout-name="pageLayout1" draw:style-name="a214">
      <draw:frame draw:id="id38" presentation:style-name="a217" draw:name="日期版面配置區 3" svg:x="1.02431in" svg:y="27.29861in" svg:width="4.77778in" svg:height="1.56771in" presentation:class="date-time" presentation:placeholder="false">
        <draw:text-box>
          <text:p text:style-name="a216" text:class-names="" text:cond-style-name=""><text:span text:style-name="a215" text:class-names=""/></text:p>
        </draw:text-box>
        <svg:title/>
        <svg:desc/>
      </draw:frame>
      <draw:frame draw:id="id39" presentation:style-name="a220" draw:name="頁尾版面配置區 4" svg:x="6.99653in" svg:y="27.29861in" svg:width="6.48264in" svg:height="1.56771in" presentation:class="footer" presentation:placeholder="false">
        <draw:text-box>
          <text:p text:style-name="a219" text:class-names="" text:cond-style-name=""><text:span text:style-name="a218" text:class-names=""/></text:p>
        </draw:text-box>
        <svg:title/>
        <svg:desc/>
      </draw:frame>
      <draw:frame draw:id="id40" presentation:style-name="a223" draw:name="投影片編號版面配置區 5" svg:x="14.67361in" svg:y="27.29861in" svg:width="4.77778in" svg:height="1.56771in" presentation:class="page-number" presentation:placeholder="false">
        <draw:text-box>
          <text:p text:style-name="a222" text:class-names="" text:cond-style-name=""><text:span text:style-name="a221" text:class-names=""><text:page-number style:num-format="1" text:fixed="false"/></text:span></text:p>
        </draw:text-box>
        <svg:title/>
        <svg:desc/>
      </draw:frame>
    </style:master-page>
    <style:master-page style:name="Master1-Layout8-objTx-含標題的內容" style:page-layout-name="pageLayout1" draw:style-name="a224">
      <draw:frame draw:id="id41" presentation:style-name="a228" draw:name="標題 1" svg:x="1.02379in" svg:y="1.17267in" svg:width="6.73636in" svg:height="4.99067in" presentation:class="title" presentation:placeholder="false">
        <draw:text-box>
          <text:p text:style-name="a227" text:class-names="" text:cond-style-name=""><text:span text:style-name="a225" text:class-names="">按一下以編輯母片標題樣式</text:span><text:span text:style-name="a226" text:class-names=""/></text:p>
        </draw:text-box>
        <svg:title/>
        <svg:desc/>
      </draw:frame>
      <draw:frame draw:id="id42" presentation:style-name="a245" draw:name="內容版面配置區 2" svg:x="8.00543in" svg:y="1.17268in" svg:width="11.44648in" svg:height="25.13743in" presentation:class="object" presentation:placeholder="false">
        <draw:text-box>
          <text:list text:style-name="a231">
            <text:list-item>
              <text:p text:style-name="a230" text:class-names="" text:cond-style-name=""><text:span text:style-name="a229" text:class-names="">按一下以編輯母片文字樣式</text:span></text:p>
            </text:list-item>
          </text:list>
          <text:list text:style-name="a234">
            <text:list-item>
              <text:list text:style-name="a234">
                <text:list-item>
                  <text:p text:style-name="a233" text:class-names="" text:cond-style-name=""><text:span text:style-name="a232" text:class-names="">第二層</text:span></text:p>
                </text:list-item>
              </text:list>
            </text:list-item>
          </text:list>
          <text:list text:style-name="a237">
            <text:list-item>
              <text:list text:style-name="a237">
                <text:list-item>
                  <text:list text:style-name="a237">
                    <text:list-item>
                      <text:p text:style-name="a236" text:class-names="" text:cond-style-name=""><text:span text:style-name="a235" text:class-names="">第三層</text:span></text:p>
                    </text:list-item>
                  </text:list>
                </text:list-item>
              </text:list>
            </text:list-item>
          </text:list>
          <text:list text:style-name="a240">
            <text:list-item>
              <text:list text:style-name="a240">
                <text:list-item>
                  <text:list text:style-name="a240">
                    <text:list-item>
                      <text:list text:style-name="a240">
                        <text:list-item>
                          <text:p text:style-name="a239" text:class-names="" text:cond-style-name=""><text:span text:style-name="a2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4">
            <text:list-item>
              <text:list text:style-name="a244">
                <text:list-item>
                  <text:list text:style-name="a244">
                    <text:list-item>
                      <text:list text:style-name="a244">
                        <text:list-item>
                          <text:list text:style-name="a244">
                            <text:list-item>
                              <text:p text:style-name="a243" text:class-names="" text:cond-style-name=""><text:span text:style-name="a241" text:class-names="">第五層</text:span><text:span text:style-name="a24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49" draw:name="文字版面配置區 3" svg:x="1.02379in" svg:y="6.16334in" svg:width="6.73636in" svg:height="20.14676in" presentation:class="outline" presentation:placeholder="false">
        <draw:text-box>
          <text:list text:style-name="a248">
            <text:list-item>
              <text:p text:style-name="a247" text:class-names="" text:cond-style-name=""><text:span text:style-name="a246" text:class-names="">按一下以編輯母片文字樣式</text:span></text:p>
            </text:list-item>
          </text:list>
        </draw:text-box>
        <svg:title/>
        <svg:desc/>
      </draw:frame>
      <draw:frame draw:id="id44" presentation:style-name="a252" draw:name="日期版面配置區 3" svg:x="1.02431in" svg:y="27.29861in" svg:width="4.77778in" svg:height="1.56771in" presentation:class="date-time" presentation:placeholder="false">
        <draw:text-box>
          <text:p text:style-name="a251" text:class-names="" text:cond-style-name=""><text:span text:style-name="a250" text:class-names=""/></text:p>
        </draw:text-box>
        <svg:title/>
        <svg:desc/>
      </draw:frame>
      <draw:frame draw:id="id45" presentation:style-name="a255" draw:name="頁尾版面配置區 4" svg:x="6.99653in" svg:y="27.29861in" svg:width="6.48264in" svg:height="1.56771in" presentation:class="footer" presentation:placeholder="false">
        <draw:text-box>
          <text:p text:style-name="a254" text:class-names="" text:cond-style-name=""><text:span text:style-name="a253" text:class-names=""/></text:p>
        </draw:text-box>
        <svg:title/>
        <svg:desc/>
      </draw:frame>
      <draw:frame draw:id="id46" presentation:style-name="a258" draw:name="投影片編號版面配置區 5" svg:x="14.67361in" svg:y="27.29861in" svg:width="4.77778in" svg:height="1.56771in" presentation:class="page-number" presentation:placeholder="false">
        <draw:text-box>
          <text:p text:style-name="a257" text:class-names="" text:cond-style-name=""><text:span text:style-name="a256" text:class-names=""><text:page-number style:num-format="1" text:fixed="false"/></text:span></text:p>
        </draw:text-box>
        <svg:title/>
        <svg:desc/>
      </draw:frame>
    </style:master-page>
    <style:master-page style:name="Master1-Layout9-picTx-含標題的圖片" style:page-layout-name="pageLayout1" draw:style-name="a259">
      <draw:frame draw:id="id47" presentation:style-name="a263" draw:name="標題 1" svg:x="4.01338in" svg:y="20.61719in" svg:width="12.28542in" svg:height="2.43398in" presentation:class="title" presentation:placeholder="false">
        <draw:text-box>
          <text:p text:style-name="a262" text:class-names="" text:cond-style-name=""><text:span text:style-name="a260" text:class-names="">按一下以編輯母片標題樣式</text:span><text:span text:style-name="a261" text:class-names=""/></text:p>
        </draw:text-box>
        <svg:title/>
        <svg:desc/>
      </draw:frame>
      <draw:frame draw:id="id48" presentation:style-name="a266" draw:name="圖片版面配置區 2" svg:x="4.01338in" svg:y="2.63169in" svg:width="12.28542in" svg:height="17.67188in" presentation:class="graphic" presentation:placeholder="false">
        <draw:text-box>
          <text:p text:style-name="a265" text:class-names="" text:cond-style-name=""><text:span text:style-name="a264" text:class-names=""/></text:p>
        </draw:text-box>
        <svg:title/>
        <svg:desc/>
      </draw:frame>
      <draw:frame draw:id="id49" presentation:style-name="a270" draw:name="文字版面配置區 3" svg:x="4.01338in" svg:y="23.05116in" svg:width="12.28542in" svg:height="3.45665in" presentation:class="outline" presentation:placeholder="false">
        <draw:text-box>
          <text:list text:style-name="a269">
            <text:list-item>
              <text:p text:style-name="a268" text:class-names="" text:cond-style-name=""><text:span text:style-name="a267" text:class-names="">按一下以編輯母片文字樣式</text:span></text:p>
            </text:list-item>
          </text:list>
        </draw:text-box>
        <svg:title/>
        <svg:desc/>
      </draw:frame>
      <draw:frame draw:id="id50" presentation:style-name="a273" draw:name="日期版面配置區 3" svg:x="1.02431in" svg:y="27.29861in" svg:width="4.77778in" svg:height="1.56771in" presentation:class="date-time" presentation:placeholder="false">
        <draw:text-box>
          <text:p text:style-name="a272" text:class-names="" text:cond-style-name=""><text:span text:style-name="a271" text:class-names=""/></text:p>
        </draw:text-box>
        <svg:title/>
        <svg:desc/>
      </draw:frame>
      <draw:frame draw:id="id51" presentation:style-name="a276" draw:name="頁尾版面配置區 4" svg:x="6.99653in" svg:y="27.29861in" svg:width="6.48264in" svg:height="1.56771in" presentation:class="footer" presentation:placeholder="false">
        <draw:text-box>
          <text:p text:style-name="a275" text:class-names="" text:cond-style-name=""><text:span text:style-name="a274" text:class-names=""/></text:p>
        </draw:text-box>
        <svg:title/>
        <svg:desc/>
      </draw:frame>
      <draw:frame draw:id="id52" presentation:style-name="a279" draw:name="投影片編號版面配置區 5" svg:x="14.67361in" svg:y="27.29861in" svg:width="4.77778in" svg:height="1.56771in" presentation:class="page-number" presentation:placeholder="false">
        <draw:text-box>
          <text:p text:style-name="a278" text:class-names="" text:cond-style-name=""><text:span text:style-name="a277" text:class-names=""><text:page-number style:num-format="1" text:fixed="false"/></text:span></text:p>
        </draw:text-box>
        <svg:title/>
        <svg:desc/>
      </draw:frame>
    </style:master-page>
    <style:master-page style:name="Master1-Layout10-vertTx-標題及直排文字" style:page-layout-name="pageLayout1" draw:style-name="a280">
      <draw:frame draw:id="id53" presentation:style-name="a284" draw:name="標題 1" svg:x="1.02431in" svg:y="1.17882in" svg:width="18.42708in" svg:height="4.90972in" presentation:class="title" presentation:placeholder="false">
        <draw:text-box>
          <text:p text:style-name="a283" text:class-names="" text:cond-style-name=""><text:span text:style-name="a281" text:class-names="">按一下以編輯母片標題樣式</text:span><text:span text:style-name="a282" text:class-names=""/></text:p>
        </draw:text-box>
        <svg:title/>
        <svg:desc/>
      </draw:frame>
      <draw:frame draw:id="id54" presentation:style-name="a301" draw:name="直排文字版面配置區 2" svg:x="1.02431in" svg:y="6.87326in" svg:width="18.42708in" svg:height="19.4375in" presentation:class="outline" presentation:placeholder="false">
        <draw:text-box>
          <text:list text:style-name="a287">
            <text:list-item>
              <text:p text:style-name="a286" text:class-names="" text:cond-style-name=""><text:span text:style-name="a285" text:class-names="">按一下以編輯母片文字樣式</text:span></text:p>
            </text:list-item>
          </text:list>
          <text:list text:style-name="a290">
            <text:list-item>
              <text:list text:style-name="a290">
                <text:list-item>
                  <text:p text:style-name="a289" text:class-names="" text:cond-style-name=""><text:span text:style-name="a288" text:class-names="">第二層</text:span></text:p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p text:style-name="a292" text:class-names="" text:cond-style-name=""><text:span text:style-name="a291" text:class-names="">第三層</text:span></text:p>
                    </text:list-item>
                  </text:list>
                </text:list-item>
              </text:list>
            </text:list-item>
          </text:list>
          <text:list text:style-name="a296">
            <text:list-item>
              <text:list text:style-name="a296">
                <text:list-item>
                  <text:list text:style-name="a296">
                    <text:list-item>
                      <text:list text:style-name="a296">
                        <text:list-item>
                          <text:p text:style-name="a295" text:class-names="" text:cond-style-name=""><text:span text:style-name="a29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00">
            <text:list-item>
              <text:list text:style-name="a300">
                <text:list-item>
                  <text:list text:style-name="a300">
                    <text:list-item>
                      <text:list text:style-name="a300">
                        <text:list-item>
                          <text:list text:style-name="a300">
                            <text:list-item>
                              <text:p text:style-name="a299" text:class-names="" text:cond-style-name=""><text:span text:style-name="a297" text:class-names="">第五層</text:span><text:span text:style-name="a29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04" draw:name="日期版面配置區 3" svg:x="1.02431in" svg:y="27.29861in" svg:width="4.77778in" svg:height="1.56771in" presentation:class="date-time" presentation:placeholder="false">
        <draw:text-box>
          <text:p text:style-name="a303" text:class-names="" text:cond-style-name=""><text:span text:style-name="a302" text:class-names=""/></text:p>
        </draw:text-box>
        <svg:title/>
        <svg:desc/>
      </draw:frame>
      <draw:frame draw:id="id56" presentation:style-name="a307" draw:name="頁尾版面配置區 4" svg:x="6.99653in" svg:y="27.29861in" svg:width="6.48264in" svg:height="1.5677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7" presentation:style-name="a310" draw:name="投影片編號版面配置區 5" svg:x="14.67361in" svg:y="27.29861in" svg:width="4.77778in" svg:height="1.56771in" presentation:class="page-number" presentation:placeholder="false">
        <draw:text-box>
          <text:p text:style-name="a309" text:class-names="" text:cond-style-name=""><text:span text:style-name="a308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直排標題及文字" style:page-layout-name="pageLayout1" draw:style-name="a311">
      <draw:frame draw:id="id58" presentation:style-name="a315" draw:name="直排標題 1" svg:x="14.84488in" svg:y="1.1795in" svg:width="4.60703in" svg:height="25.13061in" presentation:class="title" presentation:placeholder="false">
        <draw:text-box>
          <text:p text:style-name="a314" text:class-names="" text:cond-style-name=""><text:span text:style-name="a312" text:class-names="">按一下以編輯母片標題樣式</text:span><text:span text:style-name="a313" text:class-names=""/></text:p>
        </draw:text-box>
        <svg:title/>
        <svg:desc/>
      </draw:frame>
      <draw:frame draw:id="id59" presentation:style-name="a332" draw:name="直排文字版面配置區 2" svg:x="1.02378in" svg:y="1.1795in" svg:width="13.47983in" svg:height="25.13061in" presentation:class="outline" presentation:placeholder="false">
        <draw:text-box>
          <text:list text:style-name="a318">
            <text:list-item>
              <text:p text:style-name="a317" text:class-names="" text:cond-style-name=""><text:span text:style-name="a316" text:class-names="">按一下以編輯母片文字樣式</text:span></text:p>
            </text:list-item>
          </text:list>
          <text:list text:style-name="a321">
            <text:list-item>
              <text:list text:style-name="a321">
                <text:list-item>
                  <text:p text:style-name="a320" text:class-names="" text:cond-style-name=""><text:span text:style-name="a319" text:class-names="">第二層</text:span></text:p>
                </text:list-item>
              </text:list>
            </text:list-item>
          </text:list>
          <text:list text:style-name="a324">
            <text:list-item>
              <text:list text:style-name="a324">
                <text:list-item>
                  <text:list text:style-name="a324">
                    <text:list-item>
                      <text:p text:style-name="a323" text:class-names="" text:cond-style-name=""><text:span text:style-name="a322" text:class-names="">第三層</text:span></text:p>
                    </text:list-item>
                  </text:list>
                </text:list-item>
              </text:list>
            </text:list-item>
          </text:list>
          <text:list text:style-name="a327">
            <text:list-item>
              <text:list text:style-name="a327">
                <text:list-item>
                  <text:list text:style-name="a327">
                    <text:list-item>
                      <text:list text:style-name="a327">
                        <text:list-item>
                          <text:p text:style-name="a326" text:class-names="" text:cond-style-name=""><text:span text:style-name="a32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1">
            <text:list-item>
              <text:list text:style-name="a331">
                <text:list-item>
                  <text:list text:style-name="a331">
                    <text:list-item>
                      <text:list text:style-name="a331">
                        <text:list-item>
                          <text:list text:style-name="a331">
                            <text:list-item>
                              <text:p text:style-name="a330" text:class-names="" text:cond-style-name=""><text:span text:style-name="a328" text:class-names="">第五層</text:span><text:span text:style-name="a32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35" draw:name="日期版面配置區 3" svg:x="1.02431in" svg:y="27.29861in" svg:width="4.77778in" svg:height="1.56771in" presentation:class="date-time" presentation:placeholder="false">
        <draw:text-box>
          <text:p text:style-name="a334" text:class-names="" text:cond-style-name=""><text:span text:style-name="a333" text:class-names=""/></text:p>
        </draw:text-box>
        <svg:title/>
        <svg:desc/>
      </draw:frame>
      <draw:frame draw:id="id61" presentation:style-name="a338" draw:name="頁尾版面配置區 4" svg:x="6.99653in" svg:y="27.29861in" svg:width="6.48264in" svg:height="1.56771in" presentation:class="footer" presentation:placeholder="false">
        <draw:text-box>
          <text:p text:style-name="a337" text:class-names="" text:cond-style-name=""><text:span text:style-name="a336" text:class-names=""/></text:p>
        </draw:text-box>
        <svg:title/>
        <svg:desc/>
      </draw:frame>
      <draw:frame draw:id="id62" presentation:style-name="a341" draw:name="投影片編號版面配置區 5" svg:x="14.67361in" svg:y="27.29861in" svg:width="4.77778in" svg:height="1.56771in" presentation:class="page-number" presentation:placeholder="false">
        <draw:text-box>
          <text:p text:style-name="a340" text:class-names="" text:cond-style-name=""><text:span text:style-name="a339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PowerPoint</meta:generator>
    <dc:title>投影片 1</dc:title>
    <meta:initial-creator>tcmt</meta:initial-creator>
    <dc:creator>user</dc:creator>
    <meta:creation-date>2008-10-13T00:38:26Z</meta:creation-date>
    <dc:date>2019-12-30T08:45:42Z</dc:date>
    <meta:template xlink:href="" xlink:type="simple"/>
    <meta:editing-cycles>40</meta:editing-cycles>
    <meta:editing-duration>PT104863S</meta:editing-duration>
    <meta:document-statistic meta:paragraph-count="35" meta:word-count="20"/>
  </office:meta>
</office:document-meta>
</file>